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30"/>
    <style:style style:name="co1" style:family="table-column">
      <style:table-column-properties fo:break-before="auto" style:column-width="7.40833333333333cm" style:use-optimal-column-width="true"/>
    </style:style>
    <style:style style:name="co2" style:family="table-column">
      <style:table-column-properties fo:break-before="auto" style:column-width="2.143125cm" style:use-optimal-column-width="true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Quejas_y_Reclamaciones_por_Segu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1">
            <text:p>Seguro</text:p>
          </table:table-cell>
          <table:table-cell office:value-type="string" table:style-name="ce1">
            <text:p>Cantidad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621" table:style-name="ce2">
            <text:p>1621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33" table:style-name="ce2">
            <text:p>1033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09" table:style-name="ce2">
            <text:p>209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2">
            <text:p>6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293" table:style-name="ce2">
            <text:p>2293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32" table:style-name="ce2">
            <text:p>1332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4" table:style-name="ce2">
            <text:p>274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3" table:style-name="ce2">
            <text:p>13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921" table:style-name="ce2">
            <text:p>1921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06" table:style-name="ce2">
            <text:p>1106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04" table:style-name="ce2">
            <text:p>204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2">
            <text:p>10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62" table:style-name="ce2">
            <text:p>1262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44" table:style-name="ce2">
            <text:p>744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24" table:style-name="ce2">
            <text:p>124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2">
            <text:p>11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849" table:style-name="ce2">
            <text:p>1849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68" table:style-name="ce2">
            <text:p>1068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3" table:style-name="ce2">
            <text:p>223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2">
            <text:p>11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049" table:style-name="ce2">
            <text:p>2049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17" table:style-name="ce2">
            <text:p>1117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6" table:style-name="ce2">
            <text:p>246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2">
            <text:p>10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137" table:style-name="ce2">
            <text:p>2137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86" table:style-name="ce2">
            <text:p>1186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4" table:style-name="ce2">
            <text:p>324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2">
            <text:p>10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579" table:style-name="ce2">
            <text:p>1579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75" table:style-name="ce2">
            <text:p>1175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9" table:style-name="ce2">
            <text:p>239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2">
            <text:p>8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122" table:style-name="ce2">
            <text:p>212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95" table:style-name="ce2">
            <text:p>1395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3" table:style-name="ce2">
            <text:p>30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563" table:style-name="ce2">
            <text:p>1563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77" table:style-name="ce2">
            <text:p>107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6" table:style-name="ce2">
            <text:p>22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670" table:style-name="ce2">
            <text:p>267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455" table:style-name="ce2">
            <text:p>145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1" table:style-name="ce2">
            <text:p>321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136" table:style-name="ce2">
            <text:p>213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77" table:style-name="ce2">
            <text:p>1377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6" table:style-name="ce2">
            <text:p>26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951" table:style-name="ce2">
            <text:p>1951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206" table:style-name="ce2">
            <text:p>1206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7" table:style-name="ce2">
            <text:p>277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4" table:style-name="ce2">
            <text:p>14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304" table:style-name="ce2">
            <text:p>2304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17" table:style-name="ce2">
            <text:p>1317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11" table:style-name="ce2">
            <text:p>311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" table:style-name="ce2">
            <text:p>12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003" table:style-name="ce2">
            <text:p>2003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48" table:style-name="ce2">
            <text:p>1148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7" table:style-name="ce2">
            <text:p>297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2">
            <text:p>7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339" table:style-name="ce2">
            <text:p>1339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06" table:style-name="ce2">
            <text:p>906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66" table:style-name="ce2">
            <text:p>166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2">
            <text:p>8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919" table:style-name="ce1">
            <text:p>1919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72" table:style-name="ce1">
            <text:p>1172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702" table:style-name="ce1">
            <text:p>1702</text:p>
          </table:table-cell>
          <table:table-cell office:value-type="string" table:style-name="ce3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281" table:style-name="ce1">
            <text:p>1281</text:p>
          </table:table-cell>
          <table:table-cell office:value-type="string" table:style-name="ce3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8" table:style-name="ce1">
            <text:p>338</text:p>
          </table:table-cell>
          <table:table-cell office:value-type="string" table:style-name="ce3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3" table:style-name="ce1">
            <text:p>13</text:p>
          </table:table-cell>
          <table:table-cell office:value-type="string" table:style-name="ce3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418" table:style-name="ce1">
            <text:p>1418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861" table:style-name="ce1">
            <text:p>861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0" table:style-name="ce1">
            <text:p>22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356" table:style-name="ce1">
            <text:p>356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476" table:style-name="ce1">
            <text:p>47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98" table:style-name="ce1">
            <text:p>79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66" table:style-name="ce1">
            <text:p>966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1" table:style-name="ce1">
            <text:p>471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96" table:style-name="ce1">
            <text:p>1196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4" table:style-name="ce1">
            <text:p>484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1" table:style-name="ce1">
            <text:p>231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526" table:style-name="ce1">
            <text:p>152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01" table:style-name="ce1">
            <text:p>701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15" table:style-name="ce1">
            <text:p>315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800" table:style-name="ce1">
            <text:p>180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66" table:style-name="ce1">
            <text:p>116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89" table:style-name="ce1">
            <text:p>389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469" table:style-name="ce1">
            <text:p>146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89" table:style-name="ce1">
            <text:p>108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0" table:style-name="ce1">
            <text:p>32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502" table:style-name="ce1">
            <text:p>1502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45" table:style-name="ce1">
            <text:p>94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42" table:style-name="ce1">
            <text:p>342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449" table:style-name="ce1">
            <text:p>144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25" table:style-name="ce1">
            <text:p>1125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50" table:style-name="ce1">
            <text:p>25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58" table:style-name="ce1">
            <text:p>1058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867" table:style-name="ce1">
            <text:p>1867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1" table:style-name="ce1">
            <text:p>321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35" table:style-name="ce1">
            <text:p>123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375" table:style-name="ce1">
            <text:p>237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48" table:style-name="ce1">
            <text:p>34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32" table:style-name="ce1">
            <text:p>1132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574" table:style-name="ce1">
            <text:p>157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0" table:style-name="ce1">
            <text:p>290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57" table:style-name="ce1">
            <text:p>115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448" table:style-name="ce1">
            <text:p>144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87" table:style-name="ce1">
            <text:p>28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29" table:style-name="ce1">
            <text:p>122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431" table:style-name="ce1">
            <text:p>143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01" table:style-name="ce1">
            <text:p>20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56" table:style-name="ce1">
            <text:p>115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63" table:style-name="ce1">
            <text:p>136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1" table:style-name="ce1">
            <text:p>271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87" table:style-name="ce1">
            <text:p>118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93" table:style-name="ce1">
            <text:p>139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38" table:style-name="ce1">
            <text:p>123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11" table:style-name="ce1">
            <text:p>131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3" table:style-name="ce1">
            <text:p>24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67" table:style-name="ce1">
            <text:p>126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12" table:style-name="ce1">
            <text:p>131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45" table:style-name="ce1">
            <text:p>124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59" table:style-name="ce1">
            <text:p>1359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97" table:style-name="ce1">
            <text:p>897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65" table:style-name="ce1">
            <text:p>1065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85" table:style-name="ce1">
            <text:p>98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35" table:style-name="ce1">
            <text:p>93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67" table:style-name="ce1">
            <text:p>106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239" table:style-name="ce1">
            <text:p>123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9" table:style-name="ce1">
            <text:p>23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05" table:style-name="ce1">
            <text:p>110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90" table:style-name="ce1">
            <text:p>139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2" table:style-name="ce1">
            <text:p>30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55" table:style-name="ce1">
            <text:p>75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85" table:style-name="ce1">
            <text:p>118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89" table:style-name="ce1">
            <text:p>18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04" table:style-name="ce1">
            <text:p>90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47" table:style-name="ce1">
            <text:p>134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7" table:style-name="ce1">
            <text:p>21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06" table:style-name="ce1">
            <text:p>90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285" table:style-name="ce1">
            <text:p>128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3" table:style-name="ce1">
            <text:p>21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95" table:style-name="ce1">
            <text:p>99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67" table:style-name="ce1">
            <text:p>116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43" table:style-name="ce1">
            <text:p>114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36" table:style-name="ce1">
            <text:p>113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35" table:style-name="ce1">
            <text:p>113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42" table:style-name="ce1">
            <text:p>104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36" table:style-name="ce1">
            <text:p>103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07" table:style-name="ce1">
            <text:p>90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1" table:style-name="ce1">
            <text:p>26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89" table:style-name="ce1">
            <text:p>108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875" table:style-name="ce1">
            <text:p>87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28" table:style-name="ce1">
            <text:p>72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02" table:style-name="ce1">
            <text:p>60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16" table:style-name="ce1">
            <text:p>101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73" table:style-name="ce1">
            <text:p>77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34" table:style-name="ce1">
            <text:p>43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40" table:style-name="ce1">
            <text:p>104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85" table:style-name="ce1">
            <text:p>78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300" table:style-name="ce1">
            <text:p>130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75" table:style-name="ce1">
            <text:p>107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46" table:style-name="ce1">
            <text:p>104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912" table:style-name="ce1">
            <text:p>91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65" table:style-name="ce1">
            <text:p>86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28" table:style-name="ce1">
            <text:p>62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832" table:style-name="ce1">
            <text:p>83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73" table:style-name="ce1">
            <text:p>107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22" table:style-name="ce1">
            <text:p>72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127" table:style-name="ce1">
            <text:p>112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84" table:style-name="ce1">
            <text:p>98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93" table:style-name="ce1">
            <text:p>69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78" table:style-name="ce1">
            <text:p>157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60" table:style-name="ce1">
            <text:p>106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75" table:style-name="ce1">
            <text:p>67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33" table:style-name="ce1">
            <text:p>153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92" table:style-name="ce1">
            <text:p>109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61" table:style-name="ce1">
            <text:p>56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038" table:style-name="ce1">
            <text:p>103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77" table:style-name="ce1">
            <text:p>117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76" table:style-name="ce1">
            <text:p>57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485" table:style-name="ce1">
            <text:p>148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31" table:style-name="ce1">
            <text:p>113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30" table:style-name="ce1">
            <text:p>63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64" table:style-name="ce1">
            <text:p>156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50" table:style-name="ce1">
            <text:p>105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55" table:style-name="ce1">
            <text:p>55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73" table:style-name="ce1">
            <text:p>157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48" table:style-name="ce1">
            <text:p>64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78" table:style-name="ce1">
            <text:p>37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882" table:style-name="ce1">
            <text:p>88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53" table:style-name="ce1">
            <text:p>85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9" table:style-name="ce1">
            <text:p>43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887" table:style-name="ce1">
            <text:p>88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43" table:style-name="ce1">
            <text:p>84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44" table:style-name="ce1">
            <text:p>44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602" table:style-name="ce1">
            <text:p>160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77" table:style-name="ce1">
            <text:p>677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0" table:style-name="ce1">
            <text:p>43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363" table:style-name="ce1">
            <text:p>136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81" table:style-name="ce1">
            <text:p>88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3" table:style-name="ce1">
            <text:p>48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09" table:style-name="ce1">
            <text:p>150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40" table:style-name="ce1">
            <text:p>84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6" table:style-name="ce1">
            <text:p>47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416" table:style-name="ce1">
            <text:p>141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50" table:style-name="ce1">
            <text:p>85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22" table:style-name="ce1">
            <text:p>422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111" table:style-name="ce1">
            <text:p>111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11" table:style-name="ce1">
            <text:p>101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0" table:style-name="ce1">
            <text:p>47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256" table:style-name="ce1">
            <text:p>125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54" table:style-name="ce1">
            <text:p>85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2" table:style-name="ce1">
            <text:p>47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823" table:style-name="ce1">
            <text:p>82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24" table:style-name="ce1">
            <text:p>92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42" table:style-name="ce1">
            <text:p>44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541" table:style-name="ce1">
            <text:p>54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86" table:style-name="ce1">
            <text:p>98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10" table:style-name="ce1">
            <text:p>51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280" table:style-name="ce1">
            <text:p>128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59" table:style-name="ce1">
            <text:p>85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6" table:style-name="ce1">
            <text:p>43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665" table:style-name="ce1">
            <text:p>66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535" table:style-name="ce1">
            <text:p>53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10" table:style-name="ce1">
            <text:p>61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45" table:style-name="ce1">
            <text:p>94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07" table:style-name="ce1">
            <text:p>50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97" table:style-name="ce1">
            <text:p>19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60" table:style-name="ce1">
            <text:p>96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40" table:style-name="ce1">
            <text:p>64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93" table:style-name="ce1">
            <text:p>19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99" table:style-name="ce1">
            <text:p>89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66" table:style-name="ce1">
            <text:p>76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5" table:style-name="ce1">
            <text:p>24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76" table:style-name="ce1">
            <text:p>97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18" table:style-name="ce1">
            <text:p>71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17" table:style-name="ce1">
            <text:p>71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11" table:style-name="ce1">
            <text:p>711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3" table:style-name="ce1">
            <text:p>24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90" table:style-name="ce1">
            <text:p>69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82" table:style-name="ce1">
            <text:p>682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1" table:style-name="ce1">
            <text:p>241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24" table:style-name="ce1">
            <text:p>824</text:p>
          </table:table-cell>
          <table:table-cell office:value-type="string" table:style-name="ce1">
            <text:p>Jul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28" table:style-name="ce1">
            <text:p>72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87" table:style-name="ce1">
            <text:p>18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71" table:style-name="ce1">
            <text:p>67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44" table:style-name="ce1">
            <text:p>64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8" table:style-name="ce1">
            <text:p>26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63" table:style-name="ce1">
            <text:p>76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56" table:style-name="ce1">
            <text:p>65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90" table:style-name="ce1">
            <text:p>49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21" table:style-name="ce1">
            <text:p>92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10" table:style-name="ce1">
            <text:p>71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64" table:style-name="ce1">
            <text:p>76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35" table:style-name="ce1">
            <text:p>63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97" table:style-name="ce1">
            <text:p>39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25" table:style-name="ce1">
            <text:p>62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6" table:style-name="ce1">
            <text:p>29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02" table:style-name="ce1">
            <text:p>90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17" table:style-name="ce1">
            <text:p>617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16" table:style-name="ce1">
            <text:p>41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26" table:style-name="ce1">
            <text:p>92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19" table:style-name="ce1">
            <text:p>619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81" table:style-name="ce1">
            <text:p>48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35" table:style-name="ce1">
            <text:p>93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53" table:style-name="ce1">
            <text:p>75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540" table:style-name="ce1">
            <text:p>54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63" table:style-name="ce1">
            <text:p>763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28" table:style-name="ce1">
            <text:p>62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64" table:style-name="ce1">
            <text:p>86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81" table:style-name="ce1">
            <text:p>68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5" table:style-name="ce1">
            <text:p>33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662" table:style-name="ce1">
            <text:p>2662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988" table:style-name="ce1">
            <text:p>1988</text:p>
          </table:table-cell>
          <table:table-cell office:value-type="string" table:style-name="ce1">
            <text:p>Jun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025" table:style-name="ce1">
            <text:p>1025</text:p>
          </table:table-cell>
          <table:table-cell office:value-type="string" table:style-name="ce1">
            <text:p>Jun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Jun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number-rows-repeated="104819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jberiguete</meta:initial-creator>
    <dc:creator>Cheyla Nathali Moreta De Gutierrez</dc:creator>
    <meta:creation-date>2019-03-28T21:19:16Z</meta:creation-date>
    <dc:date>2026-07-13T13:57:58Z</dc:date>
  </office:meta>
</office:document-meta>
</file>