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1"/>
    <style:style style:name="ce3" style:family="table-cell" style:parent-style-name="Default" style:data-style-name="N30"/>
    <style:style style:name="ce4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o1" style:family="table-column">
      <style:table-column-properties fo:break-before="auto" style:column-width="7.40833333333333cm" style:use-optimal-column-width="true"/>
    </style:style>
    <style:style style:name="co2" style:family="table-column">
      <style:table-column-properties fo:break-before="auto" style:column-width="2.143125cm" style:use-optimal-column-width="true"/>
    </style:style>
    <style:style style:name="co3" style:family="table-column">
      <style:table-column-properties fo:break-before="auto" style:column-width="2.43416666666667cm"/>
    </style:style>
    <style:style style:name="co4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sistencias_por_Seguros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office:value-type="string" table:style-name="ce1">
            <text:p>Seguro</text:p>
          </table:table-cell>
          <table:table-cell office:value-type="string" table:style-name="ce1">
            <text:p>Cantidad</text:p>
          </table:table-cell>
          <table:table-cell office:value-type="string" table:style-name="ce1">
            <text:p>Mes</text:p>
          </table:table-cell>
          <table:table-cell office:value-type="string" table:style-name="ce1">
            <text:p>Año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41284" table:style-name="ce2">
            <text:p>41284</text:p>
          </table:table-cell>
          <table:table-cell office:value-type="string" table:style-name="ce3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4462" table:style-name="ce2">
            <text:p>44462</text:p>
          </table:table-cell>
          <table:table-cell office:value-type="string" table:style-name="ce3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4886" table:style-name="ce2">
            <text:p>24886</text:p>
          </table:table-cell>
          <table:table-cell office:value-type="string" table:style-name="ce3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965" table:style-name="ce2">
            <text:p>1965</text:p>
          </table:table-cell>
          <table:table-cell office:value-type="string" table:style-name="ce3">
            <text:p>Sept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53332" table:style-name="ce2">
            <text:p>53332</text:p>
          </table:table-cell>
          <table:table-cell office:value-type="string" table:style-name="ce3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55558" table:style-name="ce2">
            <text:p>55558</text:p>
          </table:table-cell>
          <table:table-cell office:value-type="string" table:style-name="ce3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6868" table:style-name="ce2">
            <text:p>36868</text:p>
          </table:table-cell>
          <table:table-cell office:value-type="string" table:style-name="ce3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926" table:style-name="ce2">
            <text:p>1926</text:p>
          </table:table-cell>
          <table:table-cell office:value-type="string" table:style-name="ce3">
            <text:p>Octu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54425" table:style-name="ce2">
            <text:p>54425</text:p>
          </table:table-cell>
          <table:table-cell office:value-type="string" table:style-name="ce3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56598" table:style-name="ce2">
            <text:p>56598</text:p>
          </table:table-cell>
          <table:table-cell office:value-type="string" table:style-name="ce3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6353" table:style-name="ce2">
            <text:p>36353</text:p>
          </table:table-cell>
          <table:table-cell office:value-type="string" table:style-name="ce3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776" table:style-name="ce2">
            <text:p>1776</text:p>
          </table:table-cell>
          <table:table-cell office:value-type="string" table:style-name="ce3">
            <text:p>Nov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34588" table:style-name="ce2">
            <text:p>34588</text:p>
          </table:table-cell>
          <table:table-cell office:value-type="string" table:style-name="ce3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36185" table:style-name="ce2">
            <text:p>36185</text:p>
          </table:table-cell>
          <table:table-cell office:value-type="string" table:style-name="ce3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3345" table:style-name="ce2">
            <text:p>23345</text:p>
          </table:table-cell>
          <table:table-cell office:value-type="string" table:style-name="ce3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509" table:style-name="ce2">
            <text:p>1509</text:p>
          </table:table-cell>
          <table:table-cell office:value-type="string" table:style-name="ce3">
            <text:p>Diciembre</text:p>
          </table:table-cell>
          <table:table-cell office:value-type="float" office:value="2018" table:style-name="ce1">
            <text:p>2018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51473" table:style-name="ce2">
            <text:p>51473</text:p>
          </table:table-cell>
          <table:table-cell office:value-type="string" table:style-name="ce3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9656" table:style-name="ce2">
            <text:p>49656</text:p>
          </table:table-cell>
          <table:table-cell office:value-type="string" table:style-name="ce3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1830" table:style-name="ce2">
            <text:p>31830</text:p>
          </table:table-cell>
          <table:table-cell office:value-type="string" table:style-name="ce3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3654" table:style-name="ce2">
            <text:p>3654</text:p>
          </table:table-cell>
          <table:table-cell office:value-type="string" table:style-name="ce3">
            <text:p>En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49081" table:style-name="ce2">
            <text:p>49081</text:p>
          </table:table-cell>
          <table:table-cell office:value-type="string" table:style-name="ce3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5851" table:style-name="ce2">
            <text:p>45851</text:p>
          </table:table-cell>
          <table:table-cell office:value-type="string" table:style-name="ce3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2412" table:style-name="ce2">
            <text:p>32412</text:p>
          </table:table-cell>
          <table:table-cell office:value-type="string" table:style-name="ce3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2864" table:style-name="ce2">
            <text:p>2864</text:p>
          </table:table-cell>
          <table:table-cell office:value-type="string" table:style-name="ce3">
            <text:p>Febrer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50443" table:style-name="ce2">
            <text:p>50443</text:p>
          </table:table-cell>
          <table:table-cell office:value-type="string" table:style-name="ce3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8765" table:style-name="ce2">
            <text:p>48765</text:p>
          </table:table-cell>
          <table:table-cell office:value-type="string" table:style-name="ce3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7968" table:style-name="ce2">
            <text:p>37968</text:p>
          </table:table-cell>
          <table:table-cell office:value-type="string" table:style-name="ce3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706" table:style-name="ce2">
            <text:p>1706</text:p>
          </table:table-cell>
          <table:table-cell office:value-type="string" table:style-name="ce3">
            <text:p>Marz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42748" table:style-name="ce1">
            <text:p>42748</text:p>
          </table:table-cell>
          <table:table-cell office:value-type="string" table:style-name="ce3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4514" table:style-name="ce1">
            <text:p>44514</text:p>
          </table:table-cell>
          <table:table-cell office:value-type="string" table:style-name="ce3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2087" table:style-name="ce1">
            <text:p>32087</text:p>
          </table:table-cell>
          <table:table-cell office:value-type="string" table:style-name="ce3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746" table:style-name="ce1">
            <text:p>1746</text:p>
          </table:table-cell>
          <table:table-cell office:value-type="string" table:style-name="ce3">
            <text:p>Abril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48993" table:style-name="ce1">
            <text:p>48993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54043" table:style-name="ce1">
            <text:p>54043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6315" table:style-name="ce1">
            <text:p>36315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965" table:style-name="ce1">
            <text:p>1965</text:p>
          </table:table-cell>
          <table:table-cell office:value-type="string" table:style-name="ce1">
            <text:p>May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39252" table:style-name="ce1">
            <text:p>39252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1307" table:style-name="ce1">
            <text:p>41307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6576" table:style-name="ce1">
            <text:p>26576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733" table:style-name="ce1">
            <text:p>1733</text:p>
          </table:table-cell>
          <table:table-cell office:value-type="string" table:style-name="ce1">
            <text:p>Jun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58694" table:style-name="ce1">
            <text:p>58694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59133" table:style-name="ce1">
            <text:p>59133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40248" table:style-name="ce1">
            <text:p>40248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2417" table:style-name="ce1">
            <text:p>2417</text:p>
          </table:table-cell>
          <table:table-cell office:value-type="string" table:style-name="ce1">
            <text:p>Juli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53354" table:style-name="ce1">
            <text:p>53354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55619" table:style-name="ce1">
            <text:p>55619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3852" table:style-name="ce1">
            <text:p>33852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2283" table:style-name="ce1">
            <text:p>2283</text:p>
          </table:table-cell>
          <table:table-cell office:value-type="string" table:style-name="ce1">
            <text:p>Agosto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48703" table:style-name="ce1">
            <text:p>48703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56535" table:style-name="ce1">
            <text:p>56535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2634" table:style-name="ce1">
            <text:p>32634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295" table:style-name="ce1">
            <text:p>1295</text:p>
          </table:table-cell>
          <table:table-cell office:value-type="string" table:style-name="ce1">
            <text:p>Sept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58734" table:style-name="ce1">
            <text:p>58734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63919" table:style-name="ce1">
            <text:p>63919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7884" table:style-name="ce1">
            <text:p>37884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634" table:style-name="ce1">
            <text:p>1634</text:p>
          </table:table-cell>
          <table:table-cell office:value-type="string" table:style-name="ce1">
            <text:p>Octu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51373" table:style-name="ce1">
            <text:p>51373</text:p>
          </table:table-cell>
          <table:table-cell office:value-type="string" table:style-name="ce3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55645" table:style-name="ce1">
            <text:p>55645</text:p>
          </table:table-cell>
          <table:table-cell office:value-type="string" table:style-name="ce3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5364" table:style-name="ce1">
            <text:p>35364</text:p>
          </table:table-cell>
          <table:table-cell office:value-type="string" table:style-name="ce3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996" table:style-name="ce1">
            <text:p>1996</text:p>
          </table:table-cell>
          <table:table-cell office:value-type="string" table:style-name="ce3">
            <text:p>Nov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38630" table:style-name="ce1">
            <text:p>38630</text:p>
          </table:table-cell>
          <table:table-cell office:value-type="string" table:style-name="ce3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1718" table:style-name="ce1">
            <text:p>41718</text:p>
          </table:table-cell>
          <table:table-cell office:value-type="string" table:style-name="ce3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3941" table:style-name="ce1">
            <text:p>23941</text:p>
          </table:table-cell>
          <table:table-cell office:value-type="string" table:style-name="ce3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722" table:style-name="ce1">
            <text:p>1722</text:p>
          </table:table-cell>
          <table:table-cell office:value-type="string" table:style-name="ce3">
            <text:p>Diciembre</text:p>
          </table:table-cell>
          <table:table-cell office:value-type="float" office:value="2019" table:style-name="ce1">
            <text:p>2019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52892" table:style-name="ce1">
            <text:p>52892</text:p>
          </table:table-cell>
          <table:table-cell office:value-type="string" table:style-name="ce3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55061" table:style-name="ce1">
            <text:p>55061</text:p>
          </table:table-cell>
          <table:table-cell office:value-type="string" table:style-name="ce3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5335" table:style-name="ce1">
            <text:p>35335</text:p>
          </table:table-cell>
          <table:table-cell office:value-type="string" table:style-name="ce3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971" table:style-name="ce1">
            <text:p>1971</text:p>
          </table:table-cell>
          <table:table-cell office:value-type="string" table:style-name="ce3">
            <text:p>En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50882" table:style-name="ce1">
            <text:p>50882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52116" table:style-name="ce1">
            <text:p>52116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4525" table:style-name="ce1">
            <text:p>34525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2038" table:style-name="ce1">
            <text:p>2038</text:p>
          </table:table-cell>
          <table:table-cell office:value-type="string" table:style-name="ce1">
            <text:p>Febrer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41456" table:style-name="ce1">
            <text:p>41456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1811" table:style-name="ce1">
            <text:p>41811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4622" table:style-name="ce1">
            <text:p>24622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590" table:style-name="ce1">
            <text:p>1590</text:p>
          </table:table-cell>
          <table:table-cell office:value-type="string" table:style-name="ce1">
            <text:p>Marz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13942" table:style-name="ce1">
            <text:p>13942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8988" table:style-name="ce1">
            <text:p>8988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0041" table:style-name="ce1">
            <text:p>10041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385" table:style-name="ce1">
            <text:p>385</text:p>
          </table:table-cell>
          <table:table-cell office:value-type="string" table:style-name="ce1">
            <text:p>Abril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17522" table:style-name="ce1">
            <text:p>17522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5418" table:style-name="ce1">
            <text:p>15418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6675" table:style-name="ce1">
            <text:p>16675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424" table:style-name="ce1">
            <text:p>424</text:p>
          </table:table-cell>
          <table:table-cell office:value-type="string" table:style-name="ce1">
            <text:p>May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28054" table:style-name="ce1">
            <text:p>28054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27534" table:style-name="ce1">
            <text:p>27534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8852" table:style-name="ce1">
            <text:p>28852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864" table:style-name="ce1">
            <text:p>864</text:p>
          </table:table-cell>
          <table:table-cell office:value-type="string" table:style-name="ce1">
            <text:p>Jun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30954" table:style-name="ce1">
            <text:p>30954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35413" table:style-name="ce1">
            <text:p>35413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5389" table:style-name="ce1">
            <text:p>25389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008" table:style-name="ce1">
            <text:p>1008</text:p>
          </table:table-cell>
          <table:table-cell office:value-type="string" table:style-name="ce1">
            <text:p>Juli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32990" table:style-name="ce1">
            <text:p>32990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32054" table:style-name="ce1">
            <text:p>32054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1393" table:style-name="ce1">
            <text:p>21393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931" table:style-name="ce1">
            <text:p>931</text:p>
          </table:table-cell>
          <table:table-cell office:value-type="string" table:style-name="ce1">
            <text:p>Agosto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42974" table:style-name="ce1">
            <text:p>42974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1415" table:style-name="ce1">
            <text:p>41415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7570" table:style-name="ce1">
            <text:p>27570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238" table:style-name="ce1">
            <text:p>1238</text:p>
          </table:table-cell>
          <table:table-cell office:value-type="string" table:style-name="ce1">
            <text:p>Sept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53628" table:style-name="ce1">
            <text:p>53628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52044" table:style-name="ce1">
            <text:p>52044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7962" table:style-name="ce1">
            <text:p>37962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214" table:style-name="ce1">
            <text:p>1214</text:p>
          </table:table-cell>
          <table:table-cell office:value-type="string" table:style-name="ce1">
            <text:p>Octu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45502" table:style-name="ce1">
            <text:p>45502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8864" table:style-name="ce1">
            <text:p>48864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2759" table:style-name="ce1">
            <text:p>32759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053" table:style-name="ce1">
            <text:p>1053</text:p>
          </table:table-cell>
          <table:table-cell office:value-type="string" table:style-name="ce1">
            <text:p>Nov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47368" table:style-name="ce1">
            <text:p>47368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7441" table:style-name="ce1">
            <text:p>47441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2764" table:style-name="ce1">
            <text:p>32764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168" table:style-name="ce1">
            <text:p>1168</text:p>
          </table:table-cell>
          <table:table-cell office:value-type="string" table:style-name="ce1">
            <text:p>Diciembre</text:p>
          </table:table-cell>
          <table:table-cell office:value-type="float" office:value="2020" table:style-name="ce1">
            <text:p>2020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38290" table:style-name="ce1">
            <text:p>38290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0586" table:style-name="ce1">
            <text:p>40586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2348" table:style-name="ce1">
            <text:p>22348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877" table:style-name="ce1">
            <text:p>877</text:p>
          </table:table-cell>
          <table:table-cell office:value-type="string" table:style-name="ce1">
            <text:p>En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50620" table:style-name="ce1">
            <text:p>50620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58833" table:style-name="ce1">
            <text:p>58833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1931" table:style-name="ce1">
            <text:p>31931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017" table:style-name="ce1">
            <text:p>1017</text:p>
          </table:table-cell>
          <table:table-cell office:value-type="string" table:style-name="ce1">
            <text:p>Febrer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60517" table:style-name="ce1">
            <text:p>60517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79885" table:style-name="ce1">
            <text:p>79885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42070" table:style-name="ce1">
            <text:p>42070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490" table:style-name="ce1">
            <text:p>1490</text:p>
          </table:table-cell>
          <table:table-cell office:value-type="string" table:style-name="ce1">
            <text:p>Marz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51244" table:style-name="ce1">
            <text:p>51244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61797" table:style-name="ce1">
            <text:p>61797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1711" table:style-name="ce1">
            <text:p>31711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144" table:style-name="ce1">
            <text:p>1144</text:p>
          </table:table-cell>
          <table:table-cell office:value-type="string" table:style-name="ce1">
            <text:p>Abril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51288" table:style-name="ce1">
            <text:p>51288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57714" table:style-name="ce1">
            <text:p>57714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9895" table:style-name="ce1">
            <text:p>29895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787" table:style-name="ce1">
            <text:p>1787</text:p>
          </table:table-cell>
          <table:table-cell office:value-type="string" table:style-name="ce1">
            <text:p>May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52648" table:style-name="ce1">
            <text:p>52648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58994" table:style-name="ce1">
            <text:p>58994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8463" table:style-name="ce1">
            <text:p>28463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273" table:style-name="ce1">
            <text:p>1273</text:p>
          </table:table-cell>
          <table:table-cell office:value-type="string" table:style-name="ce1">
            <text:p>Jun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54590" table:style-name="ce1">
            <text:p>54590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57231" table:style-name="ce1">
            <text:p>57231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8076" table:style-name="ce1">
            <text:p>28076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274" table:style-name="ce1">
            <text:p>1274</text:p>
          </table:table-cell>
          <table:table-cell office:value-type="string" table:style-name="ce1">
            <text:p>Juli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53618" table:style-name="ce1">
            <text:p>53618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52804" table:style-name="ce1">
            <text:p>52804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5174" table:style-name="ce1">
            <text:p>25174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794" table:style-name="ce1">
            <text:p>794</text:p>
          </table:table-cell>
          <table:table-cell office:value-type="string" table:style-name="ce1">
            <text:p>Agosto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50628" table:style-name="ce1">
            <text:p>50628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9871" table:style-name="ce1">
            <text:p>49871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9714" table:style-name="ce1">
            <text:p>29714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267" table:style-name="ce1">
            <text:p>1267</text:p>
          </table:table-cell>
          <table:table-cell office:value-type="string" table:style-name="ce1">
            <text:p>Sept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51675" table:style-name="ce1">
            <text:p>51675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53330" table:style-name="ce1">
            <text:p>53330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8333" table:style-name="ce1">
            <text:p>28333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407" table:style-name="ce1">
            <text:p>1407</text:p>
          </table:table-cell>
          <table:table-cell office:value-type="string" table:style-name="ce1">
            <text:p>Octu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51430" table:style-name="ce1">
            <text:p>51430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55925" table:style-name="ce1">
            <text:p>55925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7255" table:style-name="ce1">
            <text:p>27255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227" table:style-name="ce1">
            <text:p>1227</text:p>
          </table:table-cell>
          <table:table-cell office:value-type="string" table:style-name="ce1">
            <text:p>Nov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37405" table:style-name="ce1">
            <text:p>37405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2868" table:style-name="ce1">
            <text:p>42868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0132" table:style-name="ce1">
            <text:p>20132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273" table:style-name="ce1">
            <text:p>1273</text:p>
          </table:table-cell>
          <table:table-cell office:value-type="string" table:style-name="ce1">
            <text:p>Diciembre</text:p>
          </table:table-cell>
          <table:table-cell office:value-type="float" office:value="2021" table:style-name="ce1">
            <text:p>2021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39176" table:style-name="ce1">
            <text:p>39176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4251" table:style-name="ce1">
            <text:p>44251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1989" table:style-name="ce1">
            <text:p>21989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988" table:style-name="ce1">
            <text:p>988</text:p>
          </table:table-cell>
          <table:table-cell office:value-type="string" table:style-name="ce1">
            <text:p>En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46399" table:style-name="ce1">
            <text:p>46399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6744" table:style-name="ce1">
            <text:p>46744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0793" table:style-name="ce1">
            <text:p>30793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134" table:style-name="ce1">
            <text:p>1134</text:p>
          </table:table-cell>
          <table:table-cell office:value-type="string" table:style-name="ce1">
            <text:p>Febrer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52160" table:style-name="ce1">
            <text:p>52160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50965" table:style-name="ce1">
            <text:p>50965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5802" table:style-name="ce1">
            <text:p>35802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020" table:style-name="ce1">
            <text:p>1020</text:p>
          </table:table-cell>
          <table:table-cell office:value-type="string" table:style-name="ce1">
            <text:p>Marz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42363" table:style-name="ce1">
            <text:p>42363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3342" table:style-name="ce1">
            <text:p>43342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7362" table:style-name="ce1">
            <text:p>27362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788" table:style-name="ce1">
            <text:p>788</text:p>
          </table:table-cell>
          <table:table-cell office:value-type="string" table:style-name="ce1">
            <text:p>Abril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46367" table:style-name="ce1">
            <text:p>46367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8106" table:style-name="ce1">
            <text:p>48106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8044" table:style-name="ce1">
            <text:p>28044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973" table:style-name="ce1">
            <text:p>973</text:p>
          </table:table-cell>
          <table:table-cell office:value-type="string" table:style-name="ce1">
            <text:p>May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46686" table:style-name="ce1">
            <text:p>46686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6950" table:style-name="ce1">
            <text:p>46950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4342" table:style-name="ce1">
            <text:p>34342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747" table:style-name="ce1">
            <text:p>747</text:p>
          </table:table-cell>
          <table:table-cell office:value-type="string" table:style-name="ce1">
            <text:p>Jun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44393" table:style-name="ce1">
            <text:p>44393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4747" table:style-name="ce1">
            <text:p>44747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2920" table:style-name="ce1">
            <text:p>32920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708" table:style-name="ce1">
            <text:p>708</text:p>
          </table:table-cell>
          <table:table-cell office:value-type="string" table:style-name="ce1">
            <text:p>Juli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54170" table:style-name="ce1">
            <text:p>54170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52294" table:style-name="ce1">
            <text:p>52294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8727" table:style-name="ce1">
            <text:p>38727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067" table:style-name="ce1">
            <text:p>1067</text:p>
          </table:table-cell>
          <table:table-cell office:value-type="string" table:style-name="ce1">
            <text:p>Agosto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46523" table:style-name="ce1">
            <text:p>46523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9372" table:style-name="ce1">
            <text:p>49372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9708" table:style-name="ce1">
            <text:p>29708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798" table:style-name="ce1">
            <text:p>798</text:p>
          </table:table-cell>
          <table:table-cell office:value-type="string" table:style-name="ce1">
            <text:p>Sept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41981" table:style-name="ce1">
            <text:p>41981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2843" table:style-name="ce1">
            <text:p>42843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6560" table:style-name="ce1">
            <text:p>26560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994" table:style-name="ce1">
            <text:p>994</text:p>
          </table:table-cell>
          <table:table-cell office:value-type="string" table:style-name="ce1">
            <text:p>Octu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44423" table:style-name="ce1">
            <text:p>44423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3152" table:style-name="ce1">
            <text:p>43152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6043" table:style-name="ce1">
            <text:p>26043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874" table:style-name="ce1">
            <text:p>874</text:p>
          </table:table-cell>
          <table:table-cell office:value-type="string" table:style-name="ce1">
            <text:p>Nov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29163" table:style-name="ce1">
            <text:p>29163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34995" table:style-name="ce1">
            <text:p>34995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7571" table:style-name="ce1">
            <text:p>17571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503" table:style-name="ce1">
            <text:p>503</text:p>
          </table:table-cell>
          <table:table-cell office:value-type="string" table:style-name="ce1">
            <text:p>Diciembre</text:p>
          </table:table-cell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41278" table:style-name="ce1">
            <text:p>41278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3829" table:style-name="ce1">
            <text:p>43829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6883" table:style-name="ce1">
            <text:p>26883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564" table:style-name="ce1">
            <text:p>564</text:p>
          </table:table-cell>
          <table:table-cell office:value-type="string" table:style-name="ce1">
            <text:p>En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45129" table:style-name="ce1">
            <text:p>45129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3523" table:style-name="ce1">
            <text:p>43523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2485" table:style-name="ce1">
            <text:p>32485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674" table:style-name="ce1">
            <text:p>674</text:p>
          </table:table-cell>
          <table:table-cell office:value-type="string" table:style-name="ce1">
            <text:p>Febrer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52410" table:style-name="ce1">
            <text:p>52410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7755" table:style-name="ce1">
            <text:p>47755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3255" table:style-name="ce1">
            <text:p>33255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654" table:style-name="ce1">
            <text:p>654</text:p>
          </table:table-cell>
          <table:table-cell office:value-type="string" table:style-name="ce1">
            <text:p>Marz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39783" table:style-name="ce1">
            <text:p>39783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35300" table:style-name="ce1">
            <text:p>35300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4921" table:style-name="ce1">
            <text:p>24921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539" table:style-name="ce1">
            <text:p>539</text:p>
          </table:table-cell>
          <table:table-cell office:value-type="string" table:style-name="ce1">
            <text:p>Abril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47111" table:style-name="ce1">
            <text:p>47111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3600" table:style-name="ce1">
            <text:p>43600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9111" table:style-name="ce1">
            <text:p>29111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654" table:style-name="ce1">
            <text:p>654</text:p>
          </table:table-cell>
          <table:table-cell office:value-type="string" table:style-name="ce1">
            <text:p>May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44433" table:style-name="ce1">
            <text:p>44433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1051" table:style-name="ce1">
            <text:p>41051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0243" table:style-name="ce1">
            <text:p>30243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586" table:style-name="ce1">
            <text:p>586</text:p>
          </table:table-cell>
          <table:table-cell office:value-type="string" table:style-name="ce1">
            <text:p>Jun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41840" table:style-name="ce1">
            <text:p>41840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36528" table:style-name="ce1">
            <text:p>36528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2641" table:style-name="ce1">
            <text:p>32641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563" table:style-name="ce1">
            <text:p>563</text:p>
          </table:table-cell>
          <table:table-cell office:value-type="string" table:style-name="ce1">
            <text:p>Juli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44274" table:style-name="ce1">
            <text:p>44274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34234" table:style-name="ce1">
            <text:p>34234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5936" table:style-name="ce1">
            <text:p>25936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585" table:style-name="ce1">
            <text:p>585</text:p>
          </table:table-cell>
          <table:table-cell office:value-type="string" table:style-name="ce1">
            <text:p>Agosto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46205" table:style-name="ce1">
            <text:p>46205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34911" table:style-name="ce1">
            <text:p>34911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6056" table:style-name="ce1">
            <text:p>26056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565" table:style-name="ce1">
            <text:p>565</text:p>
          </table:table-cell>
          <table:table-cell office:value-type="string" table:style-name="ce1">
            <text:p>Sept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45775" table:style-name="ce1">
            <text:p>45775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37240" table:style-name="ce1">
            <text:p>37240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6764" table:style-name="ce1">
            <text:p>26764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582" table:style-name="ce1">
            <text:p>582</text:p>
          </table:table-cell>
          <table:table-cell office:value-type="string" table:style-name="ce1">
            <text:p>Octu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44833" table:style-name="ce1">
            <text:p>44833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33457" table:style-name="ce1">
            <text:p>33457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7092" table:style-name="ce1">
            <text:p>27092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520" table:style-name="ce1">
            <text:p>520</text:p>
          </table:table-cell>
          <table:table-cell office:value-type="string" table:style-name="ce1">
            <text:p>Nov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37763" table:style-name="ce1">
            <text:p>37763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29366" table:style-name="ce1">
            <text:p>29366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1074" table:style-name="ce1">
            <text:p>21074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465" table:style-name="ce1">
            <text:p>465</text:p>
          </table:table-cell>
          <table:table-cell office:value-type="string" table:style-name="ce1">
            <text:p>Diciembre</text:p>
          </table:table-cell>
          <table:table-cell office:value-type="float" office:value="2023" table:style-name="ce1">
            <text:p>2023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44159" table:style-name="ce1">
            <text:p>44159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29731" table:style-name="ce1">
            <text:p>29731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4628" table:style-name="ce1">
            <text:p>24628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532" table:style-name="ce1">
            <text:p>532</text:p>
          </table:table-cell>
          <table:table-cell office:value-type="string" table:style-name="ce1">
            <text:p>En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43661" table:style-name="ce1">
            <text:p>43661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27033" table:style-name="ce1">
            <text:p>27033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7870" table:style-name="ce1">
            <text:p>27870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534" table:style-name="ce1">
            <text:p>534</text:p>
          </table:table-cell>
          <table:table-cell office:value-type="string" table:style-name="ce1">
            <text:p>Febrer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37058" table:style-name="ce1">
            <text:p>37058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24585" table:style-name="ce1">
            <text:p>24585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3192" table:style-name="ce1">
            <text:p>23192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395" table:style-name="ce1">
            <text:p>395</text:p>
          </table:table-cell>
          <table:table-cell office:value-type="string" table:style-name="ce1">
            <text:p>Marz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45259" table:style-name="ce1">
            <text:p>45259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29159" table:style-name="ce1">
            <text:p>29159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7822" table:style-name="ce1">
            <text:p>27822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575" table:style-name="ce1">
            <text:p>575</text:p>
          </table:table-cell>
          <table:table-cell office:value-type="string" table:style-name="ce1">
            <text:p>Abril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62632" table:style-name="ce1">
            <text:p>62632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7743" table:style-name="ce1">
            <text:p>47743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5683" table:style-name="ce1">
            <text:p>35683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693" table:style-name="ce1">
            <text:p>693</text:p>
          </table:table-cell>
          <table:table-cell office:value-type="string" table:style-name="ce1">
            <text:p>May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41955" table:style-name="ce1">
            <text:p>41955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28956" table:style-name="ce1">
            <text:p>28956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2275" table:style-name="ce1">
            <text:p>22275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535" table:style-name="ce1">
            <text:p>535</text:p>
          </table:table-cell>
          <table:table-cell office:value-type="string" table:style-name="ce1">
            <text:p>Jun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43680" table:style-name="ce1">
            <text:p>43680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29415" table:style-name="ce1">
            <text:p>29415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6533" table:style-name="ce1">
            <text:p>26533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521" table:style-name="ce1">
            <text:p>521</text:p>
          </table:table-cell>
          <table:table-cell office:value-type="string" table:style-name="ce1">
            <text:p>Juli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45318" table:style-name="ce1">
            <text:p>45318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21881" table:style-name="ce1">
            <text:p>21881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1137" table:style-name="ce1">
            <text:p>21137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481" table:style-name="ce1">
            <text:p>481</text:p>
          </table:table-cell>
          <table:table-cell office:value-type="string" table:style-name="ce1">
            <text:p>Agosto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47338" table:style-name="ce1">
            <text:p>47338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22192" table:style-name="ce1">
            <text:p>22192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1424" table:style-name="ce1">
            <text:p>21424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522" table:style-name="ce1">
            <text:p>522</text:p>
          </table:table-cell>
          <table:table-cell office:value-type="string" table:style-name="ce1">
            <text:p>Sept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53777" table:style-name="ce1">
            <text:p>53777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25747" table:style-name="ce1">
            <text:p>25747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0099" table:style-name="ce1">
            <text:p>30099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534" table:style-name="ce1">
            <text:p>534</text:p>
          </table:table-cell>
          <table:table-cell office:value-type="string" table:style-name="ce1">
            <text:p>Octu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46574" table:style-name="ce1">
            <text:p>46574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23180" table:style-name="ce1">
            <text:p>23180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2015" table:style-name="ce1">
            <text:p>22015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421" table:style-name="ce1">
            <text:p>421</text:p>
          </table:table-cell>
          <table:table-cell office:value-type="string" table:style-name="ce1">
            <text:p>Nov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33192" table:style-name="ce1">
            <text:p>33192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19538" table:style-name="ce1">
            <text:p>19538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5428" table:style-name="ce1">
            <text:p>15428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352" table:style-name="ce1">
            <text:p>352</text:p>
          </table:table-cell>
          <table:table-cell office:value-type="string" table:style-name="ce1">
            <text:p>Diciembre</text:p>
          </table:table-cell>
          <table:table-cell office:value-type="float" office:value="2024" table:style-name="ce1">
            <text:p>2024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56840" table:style-name="ce1">
            <text:p>56840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29651" table:style-name="ce1">
            <text:p>29651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4644" table:style-name="ce1">
            <text:p>24644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245" table:style-name="ce1">
            <text:p>245</text:p>
          </table:table-cell>
          <table:table-cell office:value-type="string" table:style-name="ce1">
            <text:p>En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53892" table:style-name="ce1">
            <text:p>53892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32193" table:style-name="ce1">
            <text:p>32193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0196" table:style-name="ce1">
            <text:p>20196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551" table:style-name="ce1">
            <text:p>551</text:p>
          </table:table-cell>
          <table:table-cell office:value-type="string" table:style-name="ce1">
            <text:p>Febrer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59791" table:style-name="ce1">
            <text:p>59791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39585" table:style-name="ce1">
            <text:p>39585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3107" table:style-name="ce1">
            <text:p>23107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554" table:style-name="ce1">
            <text:p>554</text:p>
          </table:table-cell>
          <table:table-cell office:value-type="string" table:style-name="ce1">
            <text:p>Marz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50847" table:style-name="ce1">
            <text:p>50847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35045" table:style-name="ce1">
            <text:p>35045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7480" table:style-name="ce1">
            <text:p>3748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670" table:style-name="ce1">
            <text:p>670</text:p>
          </table:table-cell>
          <table:table-cell office:value-type="string" table:style-name="ce1">
            <text:p>Abril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53945" table:style-name="ce1">
            <text:p>53945</text:p>
          </table:table-cell>
          <table:table-cell office:value-type="string" table:style-name="ce1">
            <text:p>Mayo<text:s/>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37473" table:style-name="ce1">
            <text:p>37473</text:p>
          </table:table-cell>
          <table:table-cell office:value-type="string" table:style-name="ce1">
            <text:p>Mayo<text:s/>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1738" table:style-name="ce1">
            <text:p>21738</text:p>
          </table:table-cell>
          <table:table-cell office:value-type="string" table:style-name="ce1">
            <text:p>Mayo<text:s/>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686" table:style-name="ce1">
            <text:p>686</text:p>
          </table:table-cell>
          <table:table-cell office:value-type="string" table:style-name="ce1">
            <text:p>Mayo<text:s/>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53488" table:style-name="ce1">
            <text:p>53488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39281" table:style-name="ce1">
            <text:p>39281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23884" table:style-name="ce1">
            <text:p>23884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701" table:style-name="ce1">
            <text:p>701</text:p>
          </table:table-cell>
          <table:table-cell office:value-type="string" table:style-name="ce1">
            <text:p>Jun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59049" table:style-name="ce4">
            <text:p>59049</text:p>
          </table:table-cell>
          <table:table-cell office:value-type="string" table:style-name="ce1">
            <text:p>Juli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43834" table:style-name="ce4">
            <text:p>43834</text:p>
          </table:table-cell>
          <table:table-cell office:value-type="string" table:style-name="ce1">
            <text:p>Julio<text:s/>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4692" table:style-name="ce4">
            <text:p>34692</text:p>
          </table:table-cell>
          <table:table-cell office:value-type="string" table:style-name="ce1">
            <text:p>Julio<text:s/>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999" table:style-name="ce4">
            <text:p>999</text:p>
          </table:table-cell>
          <table:table-cell office:value-type="string" table:style-name="ce1">
            <text:p>Julio<text:s/>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51332" table:style-name="ce4">
            <text:p>51332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34661" table:style-name="ce4">
            <text:p>34661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0149" table:style-name="ce4">
            <text:p>30149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794" table:style-name="ce4">
            <text:p>794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53674" table:style-name="ce1">
            <text:p>53674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33836" table:style-name="ce1">
            <text:p>33836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42315" table:style-name="ce1">
            <text:p>42315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936" table:style-name="ce1">
            <text:p>936</text:p>
          </table:table-cell>
          <table:table-cell office:value-type="string" table:style-name="ce1">
            <text:p>Agosto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56217" table:style-name="ce1">
            <text:p>56217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35661" table:style-name="ce1">
            <text:p>35661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2858" table:style-name="ce1">
            <text:p>32858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629" table:style-name="ce1">
            <text:p>629</text:p>
          </table:table-cell>
          <table:table-cell office:value-type="string" table:style-name="ce1">
            <text:p>Octu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49013" table:style-name="ce1">
            <text:p>49013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31210" table:style-name="ce1">
            <text:p>31210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40739" table:style-name="ce1">
            <text:p>40739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485" table:style-name="ce1">
            <text:p>485</text:p>
          </table:table-cell>
          <table:table-cell office:value-type="string" table:style-name="ce1">
            <text:p>Nov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38518" table:style-name="ce1">
            <text:p>38518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23141" table:style-name="ce1">
            <text:p>23141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2504" table:style-name="ce1">
            <text:p>32504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273" table:style-name="ce1">
            <text:p>273</text:p>
          </table:table-cell>
          <table:table-cell office:value-type="string" table:style-name="ce1">
            <text:p>Diciembre</text:p>
          </table:table-cell>
          <table:table-cell office:value-type="float" office:value="2025" table:style-name="ce1">
            <text:p>2025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53239" table:style-name="ce1">
            <text:p>53239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31533" table:style-name="ce1">
            <text:p>31533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3427" table:style-name="ce1">
            <text:p>33427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432" table:style-name="ce1">
            <text:p>432</text:p>
          </table:table-cell>
          <table:table-cell office:value-type="string" table:style-name="ce1">
            <text:p>En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59038" table:style-name="ce1">
            <text:p>59038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31390" table:style-name="ce1">
            <text:p>31390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38763" table:style-name="ce1">
            <text:p>38763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837" table:style-name="ce1">
            <text:p>837</text:p>
          </table:table-cell>
          <table:table-cell office:value-type="string" table:style-name="ce1">
            <text:p>Febrer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71652" table:style-name="ce1">
            <text:p>71652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38448" table:style-name="ce1">
            <text:p>38448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48246" table:style-name="ce1">
            <text:p>48246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904" table:style-name="ce1">
            <text:p>904</text:p>
          </table:table-cell>
          <table:table-cell office:value-type="string" table:style-name="ce1">
            <text:p>Marz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59494" table:style-name="ce1">
            <text:p>59494</text:p>
          </table:table-cell>
          <table:table-cell office:value-type="string" table:style-name="ce1">
            <text:p>Abril<text:s/>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33195" table:style-name="ce1">
            <text:p>33195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44146" table:style-name="ce1">
            <text:p>44146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955" table:style-name="ce1">
            <text:p>955</text:p>
          </table:table-cell>
          <table:table-cell office:value-type="string" table:style-name="ce1">
            <text:p>Abril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59896" table:style-name="ce1">
            <text:p>59896</text:p>
          </table:table-cell>
          <table:table-cell office:value-type="string" table:style-name="ce1">
            <text:p>Mayo<text:s/>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32884" table:style-name="ce1">
            <text:p>32884</text:p>
          </table:table-cell>
          <table:table-cell office:value-type="string" table:style-name="ce1">
            <text:p>Mayo<text:s/>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41041" table:style-name="ce1">
            <text:p>41041</text:p>
          </table:table-cell>
          <table:table-cell office:value-type="string" table:style-name="ce1">
            <text:p>Mayo<text:s/>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090" table:style-name="ce1">
            <text:p>1090</text:p>
          </table:table-cell>
          <table:table-cell office:value-type="string" table:style-name="ce1">
            <text:p>Mayo<text:s/>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1840" table:style-name="ce1">
            <text:p>1840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98198" table:style-name="ce1">
            <text:p>98198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130947" table:style-name="ce1">
            <text:p>130947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3109" table:style-name="ce1">
            <text:p>3109</text:p>
          </table:table-cell>
          <table:table-cell office:value-type="string" table:style-name="ce1">
            <text:p>Junio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Aspectos Generales del SDSS</text:p>
          </table:table-cell>
          <table:table-cell office:value-type="float" office:value="70711" table:style-name="ce1">
            <text:p>70711</text:p>
          </table:table-cell>
          <table:table-cell office:value-type="string" table:style-name="ce1">
            <text:p>Julio<text:s/>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Familiar de Salud (SFS)</text:p>
          </table:table-cell>
          <table:table-cell office:value-type="float" office:value="34614" table:style-name="ce1">
            <text:p>34614</text:p>
          </table:table-cell>
          <table:table-cell office:value-type="string" table:style-name="ce1">
            <text:p>Julio<text:s/>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Vejez, Discapacidad y Sobrevivencia (SVDS)</text:p>
          </table:table-cell>
          <table:table-cell office:value-type="float" office:value="45991" table:style-name="ce1">
            <text:p>45991</text:p>
          </table:table-cell>
          <table:table-cell office:value-type="string" table:style-name="ce1">
            <text:p>Julio<text:s/>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style-name="ro1">
          <table:table-cell office:value-type="string" table:style-name="ce1">
            <text:p>Seguro de Riesgos Laborales (SRL)</text:p>
          </table:table-cell>
          <table:table-cell office:value-type="float" office:value="1097" table:style-name="ce1">
            <text:p>1097</text:p>
          </table:table-cell>
          <table:table-cell office:value-type="string" table:style-name="ce1">
            <text:p>Julio<text:s/></text:p>
          </table:table-cell>
          <table:table-cell office:value-type="float" office:value="2026" table:style-name="ce1">
            <text:p>2026</text:p>
          </table:table-cell>
          <table:table-cell table:number-columns-repeated="16380"/>
        </table:table-row>
        <table:table-row table:number-rows-repeated="104819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jberiguete</meta:initial-creator>
    <dc:creator>Cheyla Nathali Moreta De Gutierrez</dc:creator>
    <meta:creation-date>2019-03-28T21:19:16Z</meta:creation-date>
    <dc:date>2026-08-17T13:48:47Z</dc:date>
  </office:meta>
</office:document-meta>
</file>