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1"/>
    <style:style style:name="ce3" style:family="table-cell" style:parent-style-name="Default" style:data-style-name="N30"/>
    <style:style style:name="co1" style:family="table-column">
      <style:table-column-properties fo:break-before="auto" style:column-width="7.40833333333333cm" style:use-optimal-column-width="true"/>
    </style:style>
    <style:style style:name="co2" style:family="table-column">
      <style:table-column-properties fo:break-before="auto" style:column-width="2.143125cm" style:use-optimal-column-width="true"/>
    </style:style>
    <style:style style:name="co3" style:family="table-column">
      <style:table-column-properties fo:break-before="auto" style:column-width="2.43416666666667cm"/>
    </style:style>
    <style:style style:name="co4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sesorias_Medicas_por_Regimenes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style-name="ce1">
            <text:p>Regímenes</text:p>
          </table:table-cell>
          <table:table-cell office:value-type="string" table:style-name="ce1">
            <text:p>Cantidad</text:p>
          </table:table-cell>
          <table:table-cell office:value-type="string" table:style-name="ce1">
            <text:p>Mes</text:p>
          </table:table-cell>
          <table:table-cell office:value-type="string" table:style-name="ce1">
            <text:p>Añ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905" table:style-name="ce2">
            <text:p>905</text:p>
          </table:table-cell>
          <table:table-cell office:value-type="string" table:style-name="ce3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20" table:style-name="ce2">
            <text:p>320</text:p>
          </table:table-cell>
          <table:table-cell office:value-type="string" table:style-name="ce3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920" table:style-name="ce2">
            <text:p>920</text:p>
          </table:table-cell>
          <table:table-cell office:value-type="string" table:style-name="ce3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88" table:style-name="ce2">
            <text:p>288</text:p>
          </table:table-cell>
          <table:table-cell office:value-type="string" table:style-name="ce3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826" table:style-name="ce2">
            <text:p>826</text:p>
          </table:table-cell>
          <table:table-cell office:value-type="string" table:style-name="ce3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66" table:style-name="ce2">
            <text:p>266</text:p>
          </table:table-cell>
          <table:table-cell office:value-type="string" table:style-name="ce3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653" table:style-name="ce2">
            <text:p>653</text:p>
          </table:table-cell>
          <table:table-cell office:value-type="string" table:style-name="ce3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40" table:style-name="ce2">
            <text:p>140</text:p>
          </table:table-cell>
          <table:table-cell office:value-type="string" table:style-name="ce3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854" table:style-name="ce2">
            <text:p>854</text:p>
          </table:table-cell>
          <table:table-cell office:value-type="string" table:style-name="ce3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95" table:style-name="ce2">
            <text:p>295</text:p>
          </table:table-cell>
          <table:table-cell office:value-type="string" table:style-name="ce3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864" table:style-name="ce2">
            <text:p>864</text:p>
          </table:table-cell>
          <table:table-cell office:value-type="string" table:style-name="ce3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16" table:style-name="ce2">
            <text:p>316</text:p>
          </table:table-cell>
          <table:table-cell office:value-type="string" table:style-name="ce3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554" table:style-name="ce2">
            <text:p>554</text:p>
          </table:table-cell>
          <table:table-cell office:value-type="string" table:style-name="ce3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32" table:style-name="ce2">
            <text:p>232</text:p>
          </table:table-cell>
          <table:table-cell office:value-type="string" table:style-name="ce3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909" table:style-name="ce1">
            <text:p>909</text:p>
          </table:table-cell>
          <table:table-cell office:value-type="string" table:style-name="ce3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02" table:style-name="ce1">
            <text:p>302</text:p>
          </table:table-cell>
          <table:table-cell office:value-type="string" table:style-name="ce3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1083" table:style-name="ce1">
            <text:p>1083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437" table:style-name="ce1">
            <text:p>437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874" table:style-name="ce1">
            <text:p>874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29" table:style-name="ce1">
            <text:p>329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1165" table:style-name="ce1">
            <text:p>1165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72" table:style-name="ce1">
            <text:p>372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1164" table:style-name="ce1">
            <text:p>1164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34" table:style-name="ce1">
            <text:p>334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1070" table:style-name="ce1">
            <text:p>1070</text:p>
          </table:table-cell>
          <table:table-cell office:value-type="string" table:style-name="ce3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81" table:style-name="ce1">
            <text:p>281</text:p>
          </table:table-cell>
          <table:table-cell office:value-type="string" table:style-name="ce3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890" table:style-name="ce1">
            <text:p>890</text:p>
          </table:table-cell>
          <table:table-cell office:value-type="string" table:style-name="ce3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21" table:style-name="ce1">
            <text:p>321</text:p>
          </table:table-cell>
          <table:table-cell office:value-type="string" table:style-name="ce3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947" table:style-name="ce1">
            <text:p>947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18" table:style-name="ce1">
            <text:p>318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896" table:style-name="ce1">
            <text:p>896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47" table:style-name="ce1">
            <text:p>247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944" table:style-name="ce1">
            <text:p>944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28" table:style-name="ce1">
            <text:p>328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980" table:style-name="ce1">
            <text:p>980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69" table:style-name="ce1">
            <text:p>369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557" table:style-name="ce1">
            <text:p>557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10" table:style-name="ce1">
            <text:p>210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306" table:style-name="ce1">
            <text:p>306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88" table:style-name="ce1">
            <text:p>88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219" table:style-name="ce1">
            <text:p>219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376" table:style-name="ce1">
            <text:p>376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68" table:style-name="ce1">
            <text:p>68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423" table:style-name="ce1">
            <text:p>423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88" table:style-name="ce1">
            <text:p>88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401" table:style-name="ce1">
            <text:p>401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02" table:style-name="ce1">
            <text:p>102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511" table:style-name="ce1">
            <text:p>511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56" table:style-name="ce1">
            <text:p>156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640" table:style-name="ce1">
            <text:p>640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24" table:style-name="ce1">
            <text:p>224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704" table:style-name="ce1">
            <text:p>704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49" table:style-name="ce1">
            <text:p>249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618" table:style-name="ce1">
            <text:p>618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10" table:style-name="ce1">
            <text:p>210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766" table:style-name="ce1">
            <text:p>766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03" table:style-name="ce1">
            <text:p>303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1286" table:style-name="ce1">
            <text:p>1286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562" table:style-name="ce1">
            <text:p>562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828" table:style-name="ce1">
            <text:p>828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518" table:style-name="ce1">
            <text:p>518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1046" table:style-name="ce1">
            <text:p>1046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465" table:style-name="ce1">
            <text:p>465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1117" table:style-name="ce1">
            <text:p>1117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452" table:style-name="ce1">
            <text:p>452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1046" table:style-name="ce1">
            <text:p>1046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494" table:style-name="ce1">
            <text:p>494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1072" table:style-name="ce1">
            <text:p>1072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423" table:style-name="ce1">
            <text:p>423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1135" table:style-name="ce1">
            <text:p>1135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428" table:style-name="ce1">
            <text:p>428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1054" table:style-name="ce1">
            <text:p>1054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471" table:style-name="ce1">
            <text:p>471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1105" table:style-name="ce1">
            <text:p>1105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427" table:style-name="ce1">
            <text:p>427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1092" table:style-name="ce1">
            <text:p>1092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431" table:style-name="ce1">
            <text:p>431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878" table:style-name="ce1">
            <text:p>878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11" table:style-name="ce1">
            <text:p>311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714" table:style-name="ce1">
            <text:p>714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01" table:style-name="ce1">
            <text:p>301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979" table:style-name="ce1">
            <text:p>979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82" table:style-name="ce1">
            <text:p>382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1119" table:style-name="ce1">
            <text:p>1119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403" table:style-name="ce1">
            <text:p>403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977" table:style-name="ce1">
            <text:p>977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51" table:style-name="ce1">
            <text:p>351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1047" table:style-name="ce1">
            <text:p>1047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62" table:style-name="ce1">
            <text:p>362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987" table:style-name="ce1">
            <text:p>987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93" table:style-name="ce1">
            <text:p>393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997" table:style-name="ce1">
            <text:p>997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49" table:style-name="ce1">
            <text:p>349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1796" table:style-name="ce1">
            <text:p>1796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706" table:style-name="ce1">
            <text:p>706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866" table:style-name="ce1">
            <text:p>866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19" table:style-name="ce1">
            <text:p>319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700" table:style-name="ce1">
            <text:p>700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99" table:style-name="ce1">
            <text:p>299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661" table:style-name="ce1">
            <text:p>661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20" table:style-name="ce1">
            <text:p>220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407" table:style-name="ce1">
            <text:p>407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68" table:style-name="ce1">
            <text:p>168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559" table:style-name="ce1">
            <text:p>559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76" table:style-name="ce1">
            <text:p>176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603" table:style-name="ce1">
            <text:p>603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12" table:style-name="ce1">
            <text:p>212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689" table:style-name="ce1">
            <text:p>689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78" table:style-name="ce1">
            <text:p>278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481" table:style-name="ce1">
            <text:p>481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69" table:style-name="ce1">
            <text:p>169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591" table:style-name="ce1">
            <text:p>591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79" table:style-name="ce1">
            <text:p>179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568" table:style-name="ce1">
            <text:p>568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31" table:style-name="ce1">
            <text:p>231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563" table:style-name="ce1">
            <text:p>563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28" table:style-name="ce1">
            <text:p>228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505" table:style-name="ce1">
            <text:p>505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82" table:style-name="ce1">
            <text:p>182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465" table:style-name="ce1">
            <text:p>465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28" table:style-name="ce1">
            <text:p>128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468" table:style-name="ce1">
            <text:p>468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42" table:style-name="ce1">
            <text:p>142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328" table:style-name="ce1">
            <text:p>328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51" table:style-name="ce1">
            <text:p>151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348" table:style-name="ce1">
            <text:p>348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63" table:style-name="ce1">
            <text:p>63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312" table:style-name="ce1">
            <text:p>312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98" table:style-name="ce1">
            <text:p>98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351" table:style-name="ce1">
            <text:p>351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15" table:style-name="ce1">
            <text:p>115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309" table:style-name="ce1">
            <text:p>309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29" table:style-name="ce1">
            <text:p>129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403" table:style-name="ce1">
            <text:p>403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27" table:style-name="ce1">
            <text:p>127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370" table:style-name="ce1">
            <text:p>37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27" table:style-name="ce1">
            <text:p>127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457" table:style-name="ce1">
            <text:p>457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37" table:style-name="ce1">
            <text:p>137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439" table:style-name="ce1">
            <text:p>439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14" table:style-name="ce1">
            <text:p>114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331" table:style-name="ce1">
            <text:p>331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06" table:style-name="ce1">
            <text:p>106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383" table:style-name="ce1">
            <text:p>383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28" table:style-name="ce1">
            <text:p>128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436" table:style-name="ce1">
            <text:p>436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34" table:style-name="ce1">
            <text:p>134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374" table:style-name="ce1">
            <text:p>374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16" table:style-name="ce1">
            <text:p>116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374" table:style-name="ce1">
            <text:p>374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16" table:style-name="ce1">
            <text:p>116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1138" table:style-name="ce1">
            <text:p>1138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92" table:style-name="ce1">
            <text:p>192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1270" table:style-name="ce1">
            <text:p>127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68" table:style-name="ce1">
            <text:p>268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645" table:style-name="ce1">
            <text:p>645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84" table:style-name="ce1">
            <text:p>184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666" table:style-name="ce1">
            <text:p>666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12" table:style-name="ce1">
            <text:p>112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743" table:style-name="ce1">
            <text:p>743</text:p>
          </table:table-cell>
          <table:table-cell office:value-type="string" table:style-name="ce1">
            <text:p>Mayo<text:s/>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46" table:style-name="ce1">
            <text:p>146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807" table:style-name="ce1">
            <text:p>807</text:p>
          </table:table-cell>
          <table:table-cell office:value-type="string" table:style-name="ce1">
            <text:p>Junio<text:s/>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04" table:style-name="ce1">
            <text:p>204</text:p>
          </table:table-cell>
          <table:table-cell office:value-type="string" table:style-name="ce1">
            <text:p>Junio<text:s/>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311" table:style-name="ce1">
            <text:p>311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julio<text:s/>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750" table:style-name="ce1">
            <text:p>750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03" table:style-name="ce1">
            <text:p>103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765" table:style-name="ce1">
            <text:p>765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45" table:style-name="ce1">
            <text:p>145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719" table:style-name="ce1">
            <text:p>719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97" table:style-name="ce1">
            <text:p>197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563" table:style-name="ce1">
            <text:p>563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18" table:style-name="ce1">
            <text:p>118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350" table:style-name="ce1">
            <text:p>350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63" table:style-name="ce1">
            <text:p>63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563" table:style-name="ce1">
            <text:p>563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18" table:style-name="ce1">
            <text:p>118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794" table:style-name="ce1">
            <text:p>794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65" table:style-name="ce1">
            <text:p>165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866" table:style-name="ce1">
            <text:p>866</text:p>
          </table:table-cell>
          <table:table-cell office:value-type="string" table:style-name="ce1">
            <text:p>Marzo<text:s/>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42" table:style-name="ce1">
            <text:p>242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790" table:style-name="ce1">
            <text:p>790</text:p>
          </table:table-cell>
          <table:table-cell office:value-type="string" table:style-name="ce1">
            <text:p>Abril<text:s/>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45" table:style-name="ce1">
            <text:p>145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974" table:style-name="ce1">
            <text:p>974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132" table:style-name="ce1">
            <text:p>132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Contributivo</text:p>
          </table:table-cell>
          <table:table-cell office:value-type="float" office:value="2788" table:style-name="ce1">
            <text:p>2788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ubsidiado</text:p>
          </table:table-cell>
          <table:table-cell office:value-type="float" office:value="293" table:style-name="ce1">
            <text:p>293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number-rows-repeated="104838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jberiguete</meta:initial-creator>
    <dc:creator>Cheyla Nathali Moreta De Gutierrez</dc:creator>
    <meta:creation-date>2019-03-28T21:19:16Z</meta:creation-date>
    <dc:date>2026-07-13T13:46:16Z</dc:date>
  </office:meta>
</office:document-meta>
</file>